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8abe88644b199308f90b6a41a82a16.png"/>
  <manifest:file-entry manifest:media-type="image/png" manifest:full-path="Pictures/c3ac54b9f4433b7bb6841a7b88b26702.png"/>
  <manifest:file-entry manifest:media-type="image/png" manifest:full-path="Pictures/f2d8e77b106596631e18f6befdde9756.png"/>
  <manifest:file-entry manifest:media-type="image/png" manifest:full-path="Pictures/a243f47077605371f3e4dc375d942257.png"/>
  <manifest:file-entry manifest:media-type="image/png" manifest:full-path="Pictures/a46e6fc5a2505925e97fc2db8e36ae13.png"/>
  <manifest:file-entry manifest:media-type="image/png" manifest:full-path="Pictures/796b55bbb4be6e80b8c816d08270a87c.png"/>
  <manifest:file-entry manifest:media-type="image/png" manifest:full-path="Pictures/6ae6e1b84ed8771efb1946883ce7a3a5.png"/>
  <manifest:file-entry manifest:media-type="image/png" manifest:full-path="Pictures/f08315990e0deca40a6e3337195b84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ll:mail:ability"/>Для полного использования всех возможностей почтовой системы желательно использовать
почтовый клиент Mozilla Thunderbird</text:p>
      <text:p text:style-name="Text_20_body">На момент написания этой статьи, в почтовой системе присутствуют следующие возможности:</text:p>
      <text:p text:style-name="Text_20_body">1. Глобальная адресная книга, позволяющая производить поиск по имени, фамилии, почтовому адресу  и  отображающая их, а также место работы пользователя</text:p>
      <text:p text:style-name="Text_20_body"><draw:frame draw:style-name="media" draw:name="0" text:anchor-type="as-char" draw:z-index="0" svg:width="27.305cm" style:rel-width="100%" svg:height="9.2604166666667cm" style:rel-height="scale"><draw:image xlink:href="Pictures/9f8abe88644b199308f90b6a41a82a16.png" xlink:type="simple" xlink:show="embed" xlink:actuate="onLoad"/></draw:frame></text:p>
      <text:p text:style-name="Text_20_body"><draw:frame draw:style-name="media" draw:name="1" text:anchor-type="as-char" draw:z-index="1" svg:width="27.305cm" style:rel-width="100%" svg:height="19.579166666667cm" style:rel-height="scale"><draw:image xlink:href="Pictures/c3ac54b9f4433b7bb6841a7b88b26702.png" xlink:type="simple" xlink:show="embed" xlink:actuate="onLoad"/></draw:frame></text:p>
      <text:p text:style-name="Text_20_body">2. Подключение к серверу по протоколу IMAP, что позволяет:</text:p>
      <text:list text:style-name="List_20_1" text:continue-numbering="false">
        <text:list-item>
          <text:p text:style-name="List_20_1_Content_First"> хранить всю почту на сервере для доступа к одним и тем же письмам из разным мест</text:p>
        </text:list-item>
        <text:list-item>
          <text:p text:style-name="List_20_1_Content_Last"> создавать на сервере дополнительные каталоги и раскладывать письма по этим каталогам непосредственно на сервере, в примере создается фильтр для перемещения всех писем, содержащих в заголовке SPAM в папку “Нежелательная почта”                          </text:p>
        </text:list-item>
      </text:list>
      <text:line-break/>
      <text:p text:style-name="Text_20_body"><draw:frame draw:style-name="media" draw:name="2" text:anchor-type="as-char" draw:z-index="2" svg:width="27.278541666667cm" style:rel-width="100%" svg:height="15.39875cm" style:rel-height="scale"><draw:image xlink:href="Pictures/f2d8e77b106596631e18f6befdde9756.png" xlink:type="simple" xlink:show="embed" xlink:actuate="onLoad"/></draw:frame></text:p>
      <text:p text:style-name="Text_20_body">  после прихода такого письма, оно сразу же перемещается в эту папку:</text:p>
      <text:p text:style-name="Text_20_body"><draw:frame draw:style-name="media" draw:name="3" text:anchor-type="as-char" draw:z-index="3" svg:width="27.252083333333cm" style:rel-width="100%" svg:height="10.451041666667cm" style:rel-height="scale"><draw:image xlink:href="Pictures/a243f47077605371f3e4dc375d942257.png" xlink:type="simple" xlink:show="embed" xlink:actuate="onLoad"/></draw:frame></text:p>
      <text:list text:style-name="List_20_1" text:continue-numbering="false">
        <text:list-item>
          <text:p text:style-name="LastListParagraph_List_20_1_Content_First"> кроме того в почтовой программе Thunderbird есть возможность создавать виртуальные папки, в который будут отображаться например все письма за последнюю неделю, все непрочитанные письма и т.п.:</text:p>
        </text:list-item>
      </text:list>
      <text:p text:style-name="Text_20_body">3. Доступ к серверу через web-интерфейс, что позволяет иметь доступ к своей почте независимо от почтового клиента из любой точки
<draw:frame draw:style-name="media" draw:name="4" text:anchor-type="as-char" draw:z-index="4" svg:width="27.305cm" style:rel-width="100%" svg:height="11.033125cm" style:rel-height="scale"><draw:image xlink:href="Pictures/a46e6fc5a2505925e97fc2db8e36ae13.png" xlink:type="simple" xlink:show="embed" xlink:actuate="onLoad"/></draw:frame></text:p>
      <text:p text:style-name="Text_20_body">4. Синхронизировать заметки и календарь с сервером, возможность иметь несколько календарей, в том числе и с групповым доступом, возможность назначать события нескольким участникам с их оповещением:</text:p>
      <text:list text:style-name="List_20_1" text:continue-numbering="false">
        <text:list-item>
          <text:p text:style-name="LastListParagraph_List_20_1_Content_First"> создание нового события в календаре почтового клиента:</text:p>
        </text:list-item>
      </text:list>
      <text:line-break/>
      <text:p text:style-name="Text_20_body"><draw:frame draw:style-name="media" draw:name="5" text:anchor-type="as-char" draw:z-index="5" svg:width="33.866666666667cm" style:rel-width="100%" svg:height="27.093333333333cm" style:rel-height="scale"><draw:image xlink:href="Pictures/796b55bbb4be6e80b8c816d08270a87c.png" xlink:type="simple" xlink:show="embed" xlink:actuate="onLoad"/></draw:frame></text:p>
      <text:list text:style-name="List_20_1" text:continue-numbering="false">
        <text:list-item>
          <text:p text:style-name="LastListParagraph_List_20_1_Content_First"> созданное событие с напоминанием:</text:p>
        </text:list-item>
      </text:list>
      <text:line-break/>
      <text:p text:style-name="Text_20_body"><draw:frame draw:style-name="media" draw:name="6" text:anchor-type="as-char" draw:z-index="6" svg:width="33.866666666667cm" style:rel-width="100%" svg:height="27.093333333333cm" style:rel-height="scale"><draw:image xlink:href="Pictures/6ae6e1b84ed8771efb1946883ce7a3a5.png" xlink:type="simple" xlink:show="embed" xlink:actuate="onLoad"/></draw:frame></text:p>
      <text:list text:style-name="List_20_1" text:continue-numbering="false">
        <text:list-item>
          <text:p text:style-name="LastListParagraph_List_20_1_Content_First"> то же событие при просмотре его через web-интефейс (например из дома)</text:p>
        </text:list-item>
      </text:list>
      <text:p text:style-name="Text_20_body"><draw:frame draw:style-name="media" draw:name="7" text:anchor-type="as-char" draw:z-index="7" svg:width="33.81375cm" style:rel-width="100%" svg:height="17.885833333333cm" style:rel-height="scale"><draw:image xlink:href="Pictures/f08315990e0deca40a6e3337195b841a.png" xlink:type="simple" xlink:show="embed" xlink:actuate="onLoad"/></draw:frame></text:p>
      <text:p text:style-name="Text_20_body">PS: Почтовый клиент Thunderbird был выбран в связи с тем, что он достаточно широко распостранен, бесплатен, обладает расширяемым функционалом и удобен в работе (например работа с адресной книгой в MS Outlook менее удобна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:mail:ability</dc:title>
  </office:meta>
</office:document-meta>
</file>